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2.00pt" fo:font-weight="bold" fo:font-family="'Arial, sans-serif'" style:font-family-asian="'Arial, sans-serif'" style:font-family-complex="'Arial, sans-serif'" fo:background-color="transparent" fo:color="#000000"/>
    </style:style>
    <style:style style:name="T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" style:family="text">
      <style:text-properties fo:font-size="11.00pt" fo:font-weight="bold" fo:font-family="Calibri" style:font-family-asian="Calibri" style:font-family-complex="Calibri" fo:background-color="transparent" style:use-window-font-color="true"/>
    </style:style>
    <style:style style:name="T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 fo:font-style="italic"/>
    </style:style>
    <style:style style:name="T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 fo:font-style="italic"/>
    </style:style>
    <style:style style:name="T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 fo:font-style="italic"/>
    </style:style>
    <style:style style:name="T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center"/>
    </style:style>
    <style:style style:name="P2" style:family="paragraph">
      <style:paragraph-properties fo:line-height="100.00%" fo:text-align="right"/>
    </style: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justify"/>
    </style:style>
    <style:style style:name="P5" style:family="paragraph">
      <style:paragraph-properties fo:line-height="115.00%" fo:text-align="justify" fo:margin-bottom="7.00pt"/>
    </style:style>
    <style:style style:name="P6" style:family="paragraph">
      <style:paragraph-properties fo:line-height="100.00%" fo:text-align="justify"/>
    </style:style>
    <style:style style:name="P7" style:family="paragraph">
      <style:paragraph-properties fo:line-height="115.00%" fo:text-align="justify" fo:margin-bottom="7.00pt"/>
    </style:style>
    <style:style style:name="P8" style:family="paragraph">
      <style:paragraph-properties fo:line-height="100.00%" fo:text-align="justify"/>
    </style:style>
    <style:style style:name="P9" style:family="paragraph">
      <style:paragraph-properties fo:line-height="115.00%" fo:text-align="justify" fo:margin-bottom="7.00pt"/>
    </style:style>
    <style:style style:name="P10" style:family="paragraph">
      <style:paragraph-properties fo:line-height="100.00%" fo:text-align="justify"/>
    </style:style>
    <style:style style:name="P11" style:family="paragraph">
      <style:paragraph-properties fo:line-height="115.00%" fo:text-align="justify" fo:margin-bottom="7.00pt"/>
    </style:style>
    <style:style style:name="P12" style:family="paragraph">
      <style:paragraph-properties fo:line-height="100.00%" fo:text-align="justify"/>
    </style:style>
    <style:style style:name="P13" style:family="paragraph">
      <style:paragraph-properties fo:line-height="115.00%" fo:text-align="justify" fo:margin-bottom="7.00pt"/>
    </style:style>
    <style:style style:name="P14" style:family="paragraph">
      <style:paragraph-properties fo:line-height="100.00%" fo:text-align="justify"/>
    </style:style>
    <style:style style:name="P15" style:family="paragraph">
      <style:paragraph-properties fo:line-height="100.00%" fo:text-align="justify" fo:margin-bottom="7.00pt"/>
    </style:style>
    <style:style style:name="P16" style:family="paragraph">
      <style:paragraph-properties fo:line-height="115.00%" fo:text-align="justify" fo:margin-bottom="7.00pt"/>
    </style:style>
    <style:style style:name="P17" style:family="paragraph">
      <style:paragraph-properties fo:line-height="100.00%" fo:text-align="justify" fo:margin-bottom="7.00pt"/>
    </style:style>
    <style:style style:name="P18" style:family="paragraph">
      <style:paragraph-properties fo:line-height="100.00%" fo:text-align="justify" fo:margin-bottom="8.00pt"/>
    </style:style>
  </office:automatic-styles>
  <office:body>
    <office:text>
      <text:p text:style-name="P1"><text:span text:style-name="T1">EXPERIÊNCIAS NA SALA DE AULA DE UM PIBIDIANO<text:line-break/></text:span></text:p>
      <text:p text:style-name="P1"><text:span text:style-name="T2"/></text:p>
      <text:p text:style-name="P2"><text:span text:style-name="T3">Allisson Gabriel Silvestre de Souza Brito </text:span></text:p>
      <text:p text:style-name="P2"><text:span text:style-name="T3">Licenciatura em Teatro<text:s/></text:span><text:span text:style-name="T4">–</text:span><text:span text:style-name="T5"><text:s/>Universidade Estadual de Montes Claros<text:s/></text:span><text:span text:style-name="T6">–</text:span><text:span text:style-name="T7"><text:s/>Unimontes</text:span></text:p>
      <text:p text:style-name="P2"><text:span text:style-name="T8">allissongabriel354@gmail.com</text:span></text:p>
      <text:p text:style-name="P2"><text:span text:style-name="T9"/></text:p>
      <text:p text:style-name="P2"><text:span text:style-name="T10">Nelcira Aparecida Durães</text:span></text:p>
      <text:p text:style-name="P2"><text:span text:style-name="T10">Universidade Estadual de Montes Claros<text:s/></text:span><text:span text:style-name="T11">–</text:span><text:span text:style-name="T12"><text:s/>Unimontes</text:span></text:p>
      <text:p text:style-name="P2"><text:span text:style-name="T13">(orientadora PIBID)</text:span></text:p>
      <text:p text:style-name="P2"><text:span text:style-name="T14"><text:line-break/></text:span><text:span text:style-name="T15">Eixo:</text:span><text:span text:style-name="T16"><text:s/>Saberes e Práticas Educativas<text:line-break/></text:span></text:p>
      <text:p text:style-name="P2"><text:span text:style-name="T17">Palavras-chave:<text:s/></text:span><text:span text:style-name="T18">PIBID; Ensino de Teatro; Juventude; Prática docente; Mediação pedagógica </text:span></text:p>
      <text:p text:style-name="P2"><text:span text:style-name="T19"/></text:p>
      <text:p text:style-name="P3"><text:span text:style-name="T20">Relato de Experiência</text:span></text:p>
      <text:p text:style-name="P3"><text:span text:style-name="T21"/></text:p>
      <text:p text:style-name="P4"><text:span text:style-name="T22">Contextualização e justificativa da prática desenvolvida</text:span></text:p>
      <text:p text:style-name="P4"><text:span text:style-name="T23"/></text:p>
      <text:p text:style-name="P4"><text:span text:style-name="T24">A experiência foi desenvolvida no âmbito do PIBID, na Escola Estadual Antônio Canela, com turmas da educação básica, na disciplina de Artes. Embora não seja a primeira participação no programa, a inserção em um novo contexto escolar evidenciou desafios distintos, especialmente no que se refere ao engajamento dos estudantes e à dinâmica relacional em sala de aula.</text:span></text:p>
      <text:p text:style-name="P5"><text:span text:style-name="T24">Observou-se um perfil de turma marcado por agitação, dificuldade de concentração e forte influência das dinâmicas das redes sociais, o que impacta diretamente na permanência da atenção em atividades pedagógicas mais prolongadas. Além disso, práticas recorrentes de apelidos e comentários de cunho racista, sexista ou depreciativo indicaram a necessidade de uma abordagem pedagógica que articulasse o ensino de teatro a uma perspectiva crítica e formativa.</text:span></text:p>
      <text:p text:style-name="P6"><text:span text:style-name="T25"/></text:p>
      <text:p text:style-name="P6"><text:span text:style-name="T26">Problema norteador e objetivos</text:span></text:p>
      <text:p text:style-name="P6"><text:span text:style-name="T27"/></text:p>
      <text:p text:style-name="P6"><text:span text:style-name="T28">A prática foi orientada pela seguinte questão: como desenvolver estratégias pedagógicas no ensino de teatro capazes de mobilizar o interesse dos estudantes e, ao mesmo tempo, problematizar práticas de violência simbólica presentes no cotidiano escolar?</text:span></text:p>
      <text:p text:style-name="P7"><text:span text:style-name="T28">Como objetivo geral, buscou-se construir práticas teatrais que favorecessem o engajamento dos alunos e contribuíssem para a formação crítica, com ênfase em uma educação antirracista e antissexista. Como objetivos específicos, destacam-se: (1) adaptar metodologias teatrais ao contexto da turma; (2) estimular a participação coletiva; e (3) promover a reflexão sobre atitudes discriminatórias.</text:span></text:p>
      <text:p text:style-name="P8"><text:span text:style-name="T29"/></text:p>
      <text:p text:style-name="P8"><text:span text:style-name="T30">Procedimentos e/ou estratégias metodológicas</text:span></text:p>
      <text:p text:style-name="P8"><text:span text:style-name="T31"/></text:p>
      <text:p text:style-name="P8"><text:span text:style-name="T32">As práticas foram desenvolvidas a partir de jogos teatrais, improvisações e dinâmicas de grupo, adaptadas conforme a resposta dos estudantes. Diante das dificuldades iniciais de participação, marcadas por timidez e medo de julgamento, buscou-se construir um ambiente mais seguro e coletivo.</text:span></text:p>
      <text:p text:style-name="P9"><text:span text:style-name="T32">Foram utilizadas estratégias que incentivavam a participação de todos os alunos, evitando exposições individuais isoladas. Jogos de grupo e atividades colaborativas foram priorizados, permitindo que os estudantes experimentassem tanto o lugar de quem atua quanto o de quem observa.</text:span></text:p>
      <text:p text:style-name="P9"><text:span text:style-name="T32">As intervenções também incluíram mediações voltadas à problematização de comportamentos discriminatórios, especialmente no que diz respeito ao uso de apelidos ofensivos, incentivando o desenvolvimento da empatia por meio da vivência das situações propostas nas atividades.</text:span></text:p>
      <text:p text:style-name="P10"><text:span text:style-name="T33"/></text:p>
      <text:p text:style-name="P10"><text:span text:style-name="T34">Fundamentação teórica que sustentou/sustenta a prática desenvolvida</text:span></text:p>
      <text:p text:style-name="P10"><text:span text:style-name="T35"/></text:p>
      <text:p text:style-name="P10"><text:span text:style-name="T36">A prática dialoga com os pressupostos do Augusto Boal, ao compreender o teatro como ferramenta de reflexão crítica e transformação social. Também se fundamenta nas contribuições de Viola Spolin, que propõe o jogo como meio de aprendizagem e engajamento.</text:span></text:p>
      <text:p text:style-name="P11"><text:span text:style-name="T36">Além disso, incorpora a perspectiva do “Teatro das Oprimidas”, sistematizada por Maria Bernardete Toneto, ampliando o olhar para questões de gênero e opressão. Esses referenciais permitem pensar o ensino de teatro como prática pedagógica comprometida com a formação crítica e com a transformação das relações sociais no ambiente escolar.</text:span></text:p>
      <text:p text:style-name="P12"><text:span text:style-name="T37"/></text:p>
      <text:p text:style-name="P12"><text:span text:style-name="T38">Resultados da prática </text:span></text:p>
      <text:p text:style-name="P12"><text:span text:style-name="T39"/></text:p>
      <text:p text:style-name="P12"><text:span text:style-name="T40">Durante o desenvolvimento das aulas, foi possível observar que muitos estudantes apresentavam resistência inicial à participação, motivada principalmente pelo medo de julgamento dos colegas. Ao mesmo tempo, aqueles que não participavam ativamente tendiam a adotar posturas críticas ou debochadas em relação aos que se expunham.</text:span></text:p>
      <text:p text:style-name="P13"><text:span text:style-name="T40">Outro aspecto marcante foi a presença de apelidos e comentários depreciativos, frequentemente associados a características físicas, raciais ou de gênero. Essas práticas impactavam diretamente o engajamento dos estudantes, contribuindo para o aumento da timidez e da retração.</text:span></text:p>
      <text:p text:style-name="P13"><text:span text:style-name="T40">A partir disso, as intervenções passaram a priorizar a participação coletiva e a construção de um ambiente mais acolhedor. Ao longo das atividades, observou-se uma redução significativa dessas práticas, bem como um aumento gradual da participação e da abertura dos estudantes, que passaram a compartilhar experiências pessoais relacionadas aos temas trabalhados.</text:span></text:p>
      <text:p text:style-name="P14"><text:span text:style-name="T40">Embora a experiência ainda esteja em andamento, já é possível identificar mudanças no comportamento dos estudantes, como a diminuição de atitudes discriminatórias e maior envolvimento nas atividades propostas. Os alunos demonstram maior interesse e participação, indicando avanços no processo de construção de um ambiente mais respeitoso e colaborativo. </text:span></text:p>
      <text:p text:style-name="P14"><text:span text:style-name="T41"/></text:p>
      <text:p text:style-name="P14"><text:span text:style-name="T42">Relevância social da experiência para o contexto/público destinado e para a educação e relações com o eixo temático do COPED</text:span></text:p>
      <text:p text:style-name="P14"><text:span text:style-name="T43"/></text:p>
      <text:p text:style-name="P14"><text:span text:style-name="T44">A experiência evidencia a importância do ensino de teatro como ferramenta pedagógica capaz de intervir em questões sociais presentes no cotidiano escolar. Ao abordar temas como racismo, sexismo e convivência, a prática contribui para a formação de estudantes mais conscientes e críticos, especialmente em contextos marcados por desigualdades. </text:span></text:p>
      <text:p text:style-name="P14"><text:span text:style-name="T45"/></text:p>
      <text:p text:style-name="P14"><text:span text:style-name="T46">Considerações finais</text:span></text:p>
      <text:p text:style-name="P14"><text:span text:style-name="T47"/></text:p>
      <text:p text:style-name="P14"><text:span text:style-name="T48">O trabalho reforça a necessidade de práticas pedagógicas flexíveis e sensíveis ao contexto dos estudantes. A adaptação das metodologias e a escuta ativa mostraram-se fundamentais para o desenvolvimento das atividades, evidenciando o teatro como um espaço potente de aprendizagem e transformação. </text:span></text:p>
      <text:p text:style-name="P14"><text:span text:style-name="T49"/></text:p>
      <text:p text:style-name="P14"><text:span text:style-name="T50">Referências</text:span></text:p>
      <text:p text:style-name="P14"><text:span text:style-name="T51"/></text:p>
      <text:p text:style-name="P15"><text:span text:style-name="T52">BOAL, Augusto.<text:s/></text:span><text:span text:style-name="T53">Teatro do oprimido e outras poéticas políticas</text:span><text:span text:style-name="T54">. Rio de Janeiro: Civilização Brasileira, 2005.</text:span></text:p>
      <text:p text:style-name="P16"><text:span text:style-name="T54">SPOLIN, Viola.<text:s/></text:span><text:span text:style-name="T55">Improvisação para o teatro</text:span><text:span text:style-name="T56">. São Paulo: Perspectiva, 2005.</text:span></text:p>
      <text:p text:style-name="P16"><text:span text:style-name="T56">TONETO, Maria Bernardete.<text:s/></text:span><text:span text:style-name="T57">Teatro das oprimidas</text:span><text:span text:style-name="T58">. São Paulo: USP, 2022.</text:span></text:p>
      <text:p text:style-name="P17"><text:span text:style-name="T59"/></text:p>
      <text:p text:style-name="P18"><text:span text:style-name="T59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