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569000001432B63EA32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2" style:family="paragraph" style:parent-style-name="Standard">
      <style:paragraph-properties fo:margin-top="0cm" fo:margin-bottom="0cm" style:contextual-spacing="false" fo:line-height="100%" fo:text-align="end" style:justify-single-word="false"/>
    </style:style>
    <style:style style:name="P3" style:family="paragraph" style:parent-style-name="Standard">
      <style:paragraph-properties fo:margin-top="0cm" fo:margin-bottom="0cm" style:contextual-spacing="false" fo:line-height="100%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Times New Roman" fo:font-size="12pt" fo:font-weight="bold" style:font-name-asian="Times New Roman1" style:font-size-asian="12pt" style:language-asian="pt" style:country-asian="BR" style:font-weight-asian="bold" style:font-name-complex="Times New Roman1" style:font-size-complex="12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fo:font-weight="bold" style:font-name-asian="Times New Roman1" style:font-size-asian="12pt" style:language-asian="pt" style:country-asian="BR" style:font-weight-asian="bold" style:font-name-complex="Times New Roman1" style:font-size-complex="12pt"/>
    </style:style>
    <style:style style:name="P7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style:font-name-asian="Times New Roman1" style:font-size-asian="12pt" style:language-asian="pt" style:country-asian="BR" style:font-name-complex="Times New Roman1" style:font-size-complex="12pt" style:font-weight-complex="bold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style:font-name-asian="Times New Roman1" style:font-size-asian="12pt" style:language-asian="pt" style:country-asian="BR" style:font-name-complex="Times New Roman1" style:font-size-complex="12pt"/>
    </style:style>
    <style:style style:name="P10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Times New Roman" fo:font-size="12pt" fo:language="en" fo:country="US" style:font-name-asian="Times New Roman1" style:font-size-asian="12pt" style:language-asian="pt" style:country-asian="BR" style:font-name-complex="Times New Roman1" style:font-size-complex="12pt"/>
    </style:style>
    <style:style style:name="P11" style:family="paragraph" style:parent-style-name="Standard">
      <style:paragraph-properties fo:margin-top="0cm" fo:margin-bottom="0cm" style:contextual-spacing="false" fo:line-height="100%"/>
      <style:text-properties fo:font-size="12pt" style:font-size-asian="12pt" style:font-size-complex="12pt"/>
    </style:style>
    <style:style style:name="P12" style:family="paragraph" style:parent-style-name="Standard">
      <style:paragraph-properties fo:line-height="100%"/>
      <style:text-properties fo:font-size="12pt" style:font-size-asian="12pt" style:font-size-complex="12pt"/>
    </style:style>
    <style:style style:name="T1" style:family="text">
      <style:text-properties style:font-name="Times New Roman" fo:font-size="12pt" fo:font-weight="bold" style:font-name-asian="Times New Roman1" style:font-size-asian="12pt" style:language-asian="pt" style:country-asian="BR" style:font-weight-asian="bold" style:font-name-complex="Times New Roman1" style:font-size-complex="12pt"/>
    </style:style>
    <style:style style:name="T2" style:family="text">
      <style:text-properties style:font-name="Times New Roman" fo:font-size="12pt" fo:font-weight="bold" style:font-name-asian="Times New Roman1" style:font-size-asian="12pt" style:language-asian="pt" style:country-asian="BR" style:font-weight-asian="bold" style:font-name-complex="Times New Roman1" style:font-size-complex="12pt" style:font-weight-complex="bold"/>
    </style:style>
    <style:style style:name="T3" style:family="text"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T4" style:family="text"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T5" style:family="text">
      <style:text-properties style:font-name="Times New Roman" fo:font-size="12pt" style:font-name-asian="Times New Roman1" style:font-size-asian="12pt" style:language-asian="pt" style:country-asian="BR" style:font-name-complex="Times New Roman1" style:font-size-complex="12pt"/>
    </style:style>
    <style:style style:name="T6" style:family="text">
      <style:text-properties style:font-name="Times New Roman" fo:font-size="12pt" style:font-name-asian="Times New Roman1" style:font-size-asian="12pt" style:language-asian="pt" style:country-asian="BR" style:font-name-complex="Times New Roman1" style:font-size-complex="12pt" style:font-weight-complex="bold"/>
    </style:style>
    <style:style style:name="T7" style:family="text">
      <style:text-properties style:font-name="Times New Roman" fo:font-size="12pt" fo:language="en" fo:country="US" style:font-name-asian="Times New Roman1" style:font-size-asian="12pt" style:language-asian="pt" style:country-asian="BR" style:font-name-complex="Times New Roman1" style:font-size-complex="12pt"/>
    </style:style>
    <style:style style:name="T8" style:family="text">
      <style:text-properties style:font-name="Times New Roman" fo:font-size="12pt" fo:language="en" fo:country="US" style:font-name-asian="Times New Roman1" style:font-size-asian="12pt" style:language-asian="pt" style:country-asian="BR" style:font-name-complex="Times New Roman1" style:font-size-complex="12pt"/>
    </style:style>
    <style:style style:name="T9" style:family="text">
      <style:text-properties style:font-name="Times New Roman" fo:font-size="12pt" fo:language="en" fo:country="US" fo:font-weight="bold" style:font-name-asian="Times New Roman1" style:font-size-asian="12pt" style:language-asian="pt" style:country-asian="BR" style:font-weight-asian="bold" style:font-name-complex="Times New Roman1" style:font-size-complex="12pt" style:font-weight-complex="bold"/>
    </style:style>
    <style:style style:name="T10" style:family="text">
      <style:text-properties style:font-name="Times New Roman" fo:font-size="12pt" style:font-size-asian="12pt" style:font-name-complex="Times New Roman1" style:font-size-complex="12pt"/>
    </style:style>
    <style:style style:name="T11" style:family="text">
      <style:text-properties fo:language="en" fo:country="US" style:language-asian="pt" style:country-asian="BR"/>
    </style:style>
    <style:style style:name="T12" style:family="text">
      <style:text-properties fo:font-size="12pt" style:font-size-asian="12pt" style:font-size-complex="12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2"><text:span text:style-name="T2">DIFICULDADES NAS OPERAÇÕES BÁSICAS APRESENTADAS POR ALUNOS DO 9º ANO: RELATO DE EXPERIÊNCIA NO PIBID</text:span><text:span text:style-name="T2"/></text:p>
      <text:p text:style-name="P5" loext:marker-style-name="T2"/>
      <text:p text:style-name="P2" loext:marker-style-name="T6"><text:span text:style-name="T6">Maíra Ester dos Santos Oliveira</text:span><text:span text:style-name="T6"/></text:p>
      <text:p text:style-name="P2" loext:marker-style-name="T7"><text:span text:style-name="T7">Universidade Estadual de Montes Claros - UNIMONTES</text:span><text:span text:style-name="T7"/></text:p>
      <text:p text:style-name="P2" loext:marker-style-name="T11"><text:a xlink:type="simple" xlink:href="mailto:maira.meso97@gmail.com" text:style-name="Internet_20_link" text:visited-style-name="Visited_20_Internet_20_Link"><text:span text:style-name="Internet_20_link"><text:span text:style-name="T7">maira.meso97@gmail.com</text:span></text:span></text:a></text:p>
      <text:p text:style-name="P10">Eduarda Stefany Batista De Lima Félix</text:p>
      <text:p text:style-name="P10">Universidade Estadual de Montes Claros (Unimontes) - PIBID</text:p>
      <text:p text:style-name="P2"><text:span text:style-name="Internet_20_link"><text:span text:style-name="T7">eduardasblfelix@gmail.com</text:span></text:span></text:p>
      <text:p text:style-name="P2" loext:marker-style-name="T7"><text:span text:style-name="T7">Luciana Darlem Santos Ribeiro de Macedo</text:span><text:span text:style-name="T7"/></text:p>
      <text:p text:style-name="P2" loext:marker-style-name="T7"><text:span text:style-name="T7">Secretaria de Estado da Educação de Minas Gerais</text:span><text:span text:style-name="T7"/></text:p>
      <text:p text:style-name="P2" loext:marker-style-name="T7"><text:a xlink:type="simple" xlink:href="mailto:luciana.darlem@educacao.mg.gov.br" text:style-name="Internet_20_link" text:visited-style-name="Visited_20_Internet_20_Link"><text:span text:style-name="Internet_20_link"><text:span text:style-name="T7">luciana.darlem@educacao.mg.gov.br</text:span></text:span></text:a></text:p>
      <text:p text:style-name="P2" loext:marker-style-name="T5"><text:span text:style-name="T5">Janine Freitas Mota</text:span><text:span text:style-name="T5"/></text:p>
      <text:p text:style-name="P2" loext:marker-style-name="T5"><text:span text:style-name="T7">Universidade Estadual de Montes Claros - UNIMONTES</text:span><text:span text:style-name="T7"/></text:p>
      <text:p text:style-name="P2" loext:marker-style-name="T5"><text:a xlink:type="simple" xlink:href="mailto:janine.mota@unimontes.br" text:style-name="Internet_20_link" text:visited-style-name="Visited_20_Internet_20_Link"><text:span text:style-name="Internet_20_link"><text:span text:style-name="T5">janine.mota@unimontes.br</text:span></text:span></text:a></text:p>
      <text:p text:style-name="P5" loext:marker-style-name="T2"/>
      <text:p text:style-name="P2" loext:marker-style-name="T9"><text:span text:style-name="T2">Eixo</text:span><text:span text:style-name="T9">: </text:span><text:span text:style-name="T7">Educação Matemática</text:span></text:p>
      <text:p text:style-name="P2" loext:marker-style-name="T1"><text:span text:style-name="T1">Palavras-chave:</text:span> <text:span text:style-name="T6">Ensino de Matemática; Dificuldades de aprendizagem; Operações fundamentais; PIBID; Intervenção pedagógica.</text:span></text:p>
      <text:p text:style-name="P7" loext:marker-style-name="T3"/>
      <text:p text:style-name="P3" loext:marker-style-name="T3"><text:span text:style-name="T3">Relato de Experiência</text:span><text:span text:style-name="T3"/></text:p>
      <text:p text:style-name="P7" loext:marker-style-name="T3"/>
      <text:p text:style-name="P4" loext:marker-style-name="T1"><text:span text:style-name="T1">Contextualização e justificativa da prática desenvolvida</text:span><text:span text:style-name="T1"/></text:p>
      <text:p text:style-name="P4" loext:marker-style-name="T6"><text:span text:style-name="T6">Este relato de experiência tem como objetivo descrever e refletir sobre as vivências no Programa Institucional de Bolsa de Iniciação à Docência (PIBID), no ensino de Matemática, junto a estudantes do 9º ano do Ensino Fundamental que apresentam dificuldades significativas na aprendizagem. Tais dificuldades estão relacionadas à não consolidação das operações fundamentais, bem como a fatores afetivos, como a baixa autoestima acadêmica. A experiência foi desenvolvida em uma escola pública da rede estadual localizada em Montes Claros, atendendo estudantes de classes populares.</text:span><text:span text:style-name="T6"/></text:p>
      <text:p text:style-name="P6" loext:marker-style-name="T1"/>
      <text:p text:style-name="P4" loext:marker-style-name="T1"><text:span text:style-name="T1">Problema norteador e objetivos</text:span><text:span text:style-name="T1"/></text:p>
      <text:p text:style-name="P4" loext:marker-style-name="T6"><text:span text:style-name="T6">No acompanhamento realizado, foram identificadas dificuldades na realização de operações básicas, como subtração e divisão, comprometendo o desempenho em conteúdos mais complexos, como equações algébricas e resolução de problemas. Diante disso, o objetivo do trabalho foi desenvolver intervenções pedagógicas que possibilitassem o resgate das operações fundamentais e contribuíssem para a superação dessas dificuldades.</text:span><text:span text:style-name="T6"/></text:p>
      <text:p text:style-name="P8" loext:marker-style-name="T6"/>
      <text:p text:style-name="P4" loext:marker-style-name="T1"><text:span text:style-name="T1">Procedimentos e/ou estratégias metodológicas</text:span><text:span text:style-name="T1"/></text:p>
      <text:p text:style-name="P4" loext:marker-style-name="T6"><text:span text:style-name="T6">Inicialmente, cada pibidiano ficou responsável por acompanhar até três estudantes com baixo desempenho. Foram aplicadas atividades diagnósticas, que evidenciaram insegurança, baixa autoestima e resistência à participação. A partir disso, foram propostas intervenções com foco no resgate das operações fundamentais, utilizando materiais manipuláveis, situações-problema contextualizadas e acompanhamento individualizado. As ações buscaram respeitar o ritmo de aprendizagem e reduzir a ansiedade em relação à Matemática, promovendo maior envolvimento dos estudantes.</text:span><text:span text:style-name="T6"/></text:p>
      <text:p text:style-name="P8" loext:marker-style-name="T6"><text:soft-page-break/></text:p>
      <text:p text:style-name="P4" loext:marker-style-name="T1"><text:span text:style-name="T1">Fundamentação teórica que sustentou/sustenta a prática desenvolvida</text:span><text:span text:style-name="T1"/></text:p>
      <text:p text:style-name="P4" loext:marker-style-name="T6"><text:span text:style-name="T6">A prática fundamenta-se em pressupostos da Educação Matemática que defendem a construção do conhecimento a partir de situações significativas e da mediação docente. Segundo D'Ambrosio (1996), o ensino de Matemática deve considerar o contexto sociocultural dos estudantes, valorizando práticas que façam sentido em sua realidade. Além disso, conforme Nacarato (2006), dificuldades na aprendizagem matemática muitas vezes estão associadas à ausência de compreensão conceitual nos anos iniciais, exigindo intervenções que retomem e reconstruam esses conhecimentos. Destaca-se ainda a importância dos aspectos afetivos no processo de aprendizagem, uma vez que a relação do estudante com a Matemática influencia diretamente seu desempenho.</text:span><text:span text:style-name="T6"/></text:p>
      <text:p text:style-name="P8" loext:marker-style-name="T6"/>
      <text:p text:style-name="P4" loext:marker-style-name="T1"><text:span text:style-name="T1">Resultados da prática </text:span><text:span text:style-name="T1"/></text:p>
      <text:p text:style-name="P4" loext:marker-style-name="T6"><text:span text:style-name="T6">As intervenções evidenciaram que as dificuldades dos estudantes não estavam restritas aos conteúdos do 9º ano, mas relacionadas à ausência de consolidação de conhecimentos básicos. Também foram observadas insegurança, baixa autoestima e resistência às atividades, além de faltas frequentes, o que dificultou a continuidade do acompanhamento. Entretanto, os estudantes que participaram de forma mais assídua apresentaram avanços na realização das operações e maior confiança na resolução de atividades.</text:span><text:span text:style-name="T6"/></text:p>
      <text:p text:style-name="P8" loext:marker-style-name="T6"/>
      <text:p text:style-name="P4" loext:marker-style-name="T1"><text:span text:style-name="T1">Relevância social da experiência para o contexto/público destinado e para a educação e relações com o eixo temático do COPED</text:span><text:span text:style-name="T1"/></text:p>
      <text:p text:style-name="P4" loext:marker-style-name="T6"><text:span text:style-name="T6">A experiência destaca a importância de práticas pedagógicas que considerem as dificuldades reais dos estudantes e os aspectos emocionais envolvidos na aprendizagem. Além disso, evidencia a necessidade de intervenções que promovam o resgate de conhecimentos fundamentais, contribuindo para uma educação mais inclusiva e equitativa, especialmente no contexto da escola pública.</text:span><text:span text:style-name="T6"/></text:p>
      <text:p text:style-name="P6" loext:marker-style-name="T1"/>
      <text:p text:style-name="P4" loext:marker-style-name="T1"><text:span text:style-name="T1">Considerações finais</text:span><text:span text:style-name="T1"/></text:p>
      <text:p text:style-name="P4" loext:marker-style-name="T5"><text:span text:style-name="T5">A vivência no PIBID possibilitou compreender que as dificuldades em Matemática estão relacionadas tanto à ausência de consolidação de conteúdos, quanto a fatores afetivos. Assim, reforça-se a importância de práticas pedagógicas que respeitem o ritmo dos estudantes, utilizem estratégias diversificadas e promovam um ambiente de aprendizagem acolhedor, contribuindo para o desenvolvimento da autonomia e da confiança.</text:span><text:span text:style-name="T5"/></text:p>
      <text:p text:style-name="P9" loext:marker-style-name="T5"/>
      <text:p text:style-name="P4" loext:marker-style-name="T1"><text:span text:style-name="T1">Referências</text:span><text:span text:style-name="T1"/></text:p>
      <text:p text:style-name="P4" loext:marker-style-name="T6"><text:span text:style-name="T6">BRASIL. </text:span><text:span text:style-name="T1">Base Nacional Comum Curricular</text:span><text:span text:style-name="T6">. Brasília: MEC, 2018. </text:span></text:p>
      <text:p text:style-name="P3" loext:marker-style-name="T10"><text:span text:style-name="T4">D'AMBROSIO</text:span><text:span text:style-name="T10">, Ubiratan. </text:span><text:span text:style-name="T4">Educação matemática: da teoria à prática</text:span><text:span text:style-name="T10">. Campinas: Papirus, 1996.</text:span></text:p>
      <text:p text:style-name="P3" loext:marker-style-name="T10"><text:span text:style-name="T4">NACARATO</text:span><text:span text:style-name="T10">, Adair Mendes. </text:span><text:span text:style-name="T4">A formação do professor que ensina matemática: perspectivas e desafios</text:span><text:span text:style-name="T10">. Belo Horizonte: Autêntica, 2006.</text:span></text:p>
      <text:p text:style-name="P11" loext:marker-style-name="T12"/>
      <text:p text:style-name="P12" loext:marker-style-name="T12"/>
      <text:p text:style-name="P12" loext:marker-style-name="T1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pt" fo:country="BR" style:letter-kerning="false" style:font-name-asian="SimSun" style:font-size-asian="10pt" style:language-asian="pt" style:country-asian="BR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0pt" fo:language="pt" fo:country="BR" style:letter-kerning="false" style:font-name-asian="SimSun" style:font-size-asian="10pt" style:language-asian="pt" style:country-asian="BR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" style:font-family-generic-complex="system" style:font-pitch-complex="variable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2pt" fo:language="en" fo:country="US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o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001cm" fo:page-height="29.7cm" style:num-format="1" style:print-orientation="portrait" fo:margin-top="1.249cm" fo:margin-bottom="2cm" fo:margin-left="3cm" fo:margin-right="2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752cm" fo:margin-left="0cm" fo:margin-right="0cm" fo:margin-bottom="1.651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m 1" text:anchor-type="as-char" svg:width="15.991cm" svg:height="3.734cm" draw:z-index="1"><draw:image xlink:href="Pictures/1000000100000569000001432B63EA32.png" xlink:type="simple" xlink:show="embed" xlink:actuate="onLoad" draw:mime-type="image/png"/><svg:desc>Cabeçalho - fundo transparente</svg:desc></draw:frame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Ùrsula</meta:initial-creator>
    <meta:editing-cycles>4</meta:editing-cycles>
    <meta:creation-date>2026-04-24T20:11:00</meta:creation-date>
    <dc:date>2026-04-25T15:53:26.702240029</dc:date>
    <meta:editing-duration>PT25M29S</meta:editing-duration>
    <meta:generator>LibreOffice/24.2.7.2$Linux_X86_64 LibreOffice_project/420$Build-2</meta:generator>
    <meta:document-statistic meta:table-count="0" meta:image-count="1" meta:object-count="0" meta:page-count="2" meta:paragraph-count="35" meta:word-count="646" meta:character-count="4942" meta:non-whitespace-character-count="4328"/>
    <meta:user-defined meta:name="AppVersion">16.0000</meta:user-defined>
    <meta:user-defined meta:name="ICV">53FC246208EA42E987A751BCACD637E5_13</meta:user-defined>
    <meta:user-defined meta:name="KSOProductBuildVer">1046-12.2.0.23196</meta:user-defined>
    <meta:template xlink:type="simple" xlink:actuate="onRequest" xlink:title="Normal" xlink:href=""/>
  </office:meta>
</office:document-meta>
</file>